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" svg:font-family="Arial" style:font-family-generic="roman" style:font-pitch="variable"/>
    <style:font-face style:name="Cardo" svg:font-family="Cardo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rdo1" svg:font-family="Cardo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  <style:style style:name="T1" style:family="text">
      <style:text-properties style:font-name="Cardo" style:font-name-asian="Cardo1" style:font-name-complex="Cardo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OGÓLNOPRZEDSZKOLNY PROJEKT PLASTYCZNO-SENSORYCZNY</text:p>
      <text:p text:style-name="Standard"/>
      <text:p text:style-name="Standard">„KOLOROWY ŚWIAT ZMYSŁÓW – TWORZĘ, ODKRYWAM, DOŚWIADCZAM”</text:p>
      <text:p text:style-name="Standard"/>
      <text:p text:style-name="Standard">Rok szkolny 2026/2027</text:p>
      <text:p text:style-name="Standard"/>
      <text:p text:style-name="Standard">Grupa: 2 (3,4 - latki)</text:p>
      <text:p text:style-name="Standard"/>
      <text:p text:style-name="Standard"/>
      <text:p text:style-name="Standard">Termin realizacji:</text:p>
      <text:p text:style-name="Standard"/>
      <text:p text:style-name="Standard">Wrzesień 2026 – Czerwiec 2027</text:p>
      <text:p text:style-name="Standard"/>
      <text:p text:style-name="Standard"><text:span text:style-name="T1">⸻</text:span></text:p>
      <text:p text:style-name="Standard"/>
      <text:p text:style-name="Standard">I. WSTĘP</text:p>
      <text:p text:style-name="Standard"/>
      <text:p text:style-name="Standard">Dziecko poznaje świat wszystkimi zmysłami. Dotyka, obserwuje, słucha, wącha oraz doświadcza. Wiek przedszkolny jest szczególnie ważnym okresem dla rozwoju integracji sensorycznej, kreatywności oraz ekspresji twórczej.</text:p>
      <text:p text:style-name="Standard"/>
      <text:p text:style-name="Standard">Projekt „Kolorowy Świat Zmysłów – Tworzę, Odkrywam, Doświadczam” został opracowany w celu wspierania wszechstronnego rozwoju dzieci poprzez działania plastyczne, sensoryczne i badawcze. Łączy edukację artystyczną, eksperymentowanie, rozwój motoryki małej oraz integrację sensoryczną.</text:p>
      <text:p text:style-name="Standard"/>
      <text:p text:style-name="Standard">Projekt zakłada aktywne uczestnictwo dzieci, rodziców oraz nauczycieli.</text:p>
      <text:p text:style-name="Standard"/>
      <text:p text:style-name="Standard"><text:span text:style-name="T1">⸻</text:span></text:p>
      <text:p text:style-name="Standard"/>
      <text:p text:style-name="Standard">II. PODSTAWA PRAWNA</text:p>
      <text:p text:style-name="Standard"/>
      <text:p text:style-name="Standard">Projekt opracowano zgodnie z:</text:p>
      <text:p text:style-name="Standard"/>
      <text:p text:style-name="Standard">* Ustawą Prawo Oświatowe,</text:p>
      <text:p text:style-name="Standard">* Podstawą Programową Wychowania Przedszkolnego,</text:p>
      <text:p text:style-name="Standard">* Statutem Przedszkola,</text:p>
      <text:p text:style-name="Standard">* Rocznym Planem Pracy Placówki,</text:p>
      <text:p text:style-name="Standard">* Kierunkami polityki oświatowej państwa.</text:p>
      <text:p text:style-name="Standard"/>
      <text:p text:style-name="Standard"><text:span text:style-name="T1">⸻</text:span></text:p>
      <text:p text:style-name="Standard"/>
      <text:p text:style-name="Standard">III. CELE GŁÓWNE</text:p>
      <text:p text:style-name="Standard"/>
      <text:p text:style-name="Standard">* wspieranie rozwoju integracji sensorycznej,</text:p>
      <text:p text:style-name="Standard">* rozwijanie kreatywności i wyobraźni,</text:p>
      <text:p text:style-name="Standard">* stymulowanie wszystkich zmysłów,</text:p>
      <text:p text:style-name="Standard">* rozwijanie sprawności manualnej,</text:p>
      <text:p text:style-name="Standard"><text:soft-page-break/>* wzbogacanie doświadczeń poznawczych,</text:p>
      <text:p text:style-name="Standard">* budowanie wiary we własne możliwości,</text:p>
      <text:p text:style-name="Standard">* rozwijanie samodzielności.</text:p>
      <text:p text:style-name="Standard"/>
      <text:p text:style-name="Standard"><text:span text:style-name="T1">⸻</text:span></text:p>
      <text:p text:style-name="Standard"/>
      <text:p text:style-name="Standard">IV. CELE SZCZEGÓŁOWE</text:p>
      <text:p text:style-name="Standard"/>
      <text:p text:style-name="Standard">Dziecko:</text:p>
      <text:p text:style-name="Standard"/>
      <text:p text:style-name="Standard">* rozpoznaje faktury i struktury,</text:p>
      <text:p text:style-name="Standard">* eksperymentuje z materiałami plastycznymi,</text:p>
      <text:p text:style-name="Standard">* rozwija motorykę małą,</text:p>
      <text:p text:style-name="Standard">* ćwiczy koordynację wzrokowo-ruchową,</text:p>
      <text:p text:style-name="Standard">* wyraża emocje poprzez sztukę,</text:p>
      <text:p text:style-name="Standard">* rozwija koncentrację uwagi,</text:p>
      <text:p text:style-name="Standard">* doskonali percepcję wzrokową,</text:p>
      <text:p text:style-name="Standard">* rozwija percepcję słuchową,</text:p>
      <text:p text:style-name="Standard">* poznaje różnorodne techniki plastyczne,</text:p>
      <text:p text:style-name="Standard">* rozwija kreatywność i pomysłowość.</text:p>
      <text:p text:style-name="Standard"/>
      <text:p text:style-name="Standard"><text:span text:style-name="T1">⸻</text:span></text:p>
      <text:p text:style-name="Standard"/>
      <text:p text:style-name="Standard">V. METODY PRACY</text:p>
      <text:p text:style-name="Standard"/>
      <text:p text:style-name="Standard">* metoda projektu,</text:p>
      <text:p text:style-name="Standard">* pedagogika zabawy,</text:p>
      <text:p text:style-name="Standard">* integracja sensoryczna,</text:p>
      <text:p text:style-name="Standard">* zabawy badawcze,</text:p>
      <text:p text:style-name="Standard">* eksperymenty,</text:p>
      <text:p text:style-name="Standard">* arteterapia,</text:p>
      <text:p text:style-name="Standard">* metoda ekspresji twórczej,</text:p>
      <text:p text:style-name="Standard">* elementy sensoplastyki.</text:p>
      <text:p text:style-name="Standard"/>
      <text:p text:style-name="Standard"><text:span text:style-name="T1">⸻</text:span></text:p>
      <text:p text:style-name="Standard"/>
      <text:p text:style-name="Standard">VI. HARMONOGRAM PROJEKTU</text:p>
      <text:p text:style-name="Standard"/>
      <text:p text:style-name="Standard">WRZESIEŃ</text:p>
      <text:p text:style-name="Standard"/>
      <text:p text:style-name="Standard">„Poznaję moje zmysły”</text:p>
      <text:p text:style-name="Standard"/>
      <text:p text:style-name="Standard">Działania:</text:p>
      <text:p text:style-name="Standard"/>
      <text:p text:style-name="Standard">* ścieżka sensoryczna,</text:p>
      <text:p text:style-name="Standard">* pudełka zagadek,</text:p>
      <text:p text:style-name="Standard">* malowanie palcami.</text:p>
      <text:p text:style-name="Standard"/>
      <text:p text:style-name="Standard"><text:soft-page-break/>Praca plastyczna:</text:p>
      <text:p text:style-name="Standard">„Moje dłonie”</text:p>
      <text:p text:style-name="Standard"/>
      <text:p text:style-name="Standard"><text:span text:style-name="T1">⸻</text:span></text:p>
      <text:p text:style-name="Standard"/>
      <text:p text:style-name="Standard">PAŹDZIERNIK</text:p>
      <text:p text:style-name="Standard"/>
      <text:p text:style-name="Standard">„Jesień wszystkimi zmysłami”</text:p>
      <text:p text:style-name="Standard"/>
      <text:p text:style-name="Standard">Działania:</text:p>
      <text:p text:style-name="Standard"/>
      <text:p text:style-name="Standard">* sensoryczne kosze jesieni,</text:p>
      <text:p text:style-name="Standard">* malowanie kasztanami,</text:p>
      <text:p text:style-name="Standard">* obrazy z liści,</text:p>
      <text:p text:style-name="Standard">* ścieżka z darów jesieni.</text:p>
      <text:p text:style-name="Standard"/>
      <text:p text:style-name="Standard">Praca plastyczna:</text:p>
      <text:p text:style-name="Standard">„Jesienny las”</text:p>
      <text:p text:style-name="Standard"/>
      <text:p text:style-name="Standard"><text:span text:style-name="T1">⸻</text:span></text:p>
      <text:p text:style-name="Standard"/>
      <text:p text:style-name="Standard">LISTOPAD</text:p>
      <text:p text:style-name="Standard"/>
      <text:p text:style-name="Standard">„Kolory emocji”</text:p>
      <text:p text:style-name="Standard"/>
      <text:p text:style-name="Standard">Działania:</text:p>
      <text:p text:style-name="Standard"/>
      <text:p text:style-name="Standard">* malowanie emocji,</text:p>
      <text:p text:style-name="Standard">* sensoryczne balony,</text:p>
      <text:p text:style-name="Standard">* muzyczne obrazy,</text:p>
      <text:p text:style-name="Standard">* masa sensoryczna.</text:p>
      <text:p text:style-name="Standard"/>
      <text:p text:style-name="Standard">Praca:</text:p>
      <text:p text:style-name="Standard">„Moje emocje”</text:p>
      <text:p text:style-name="Standard"/>
      <text:p text:style-name="Standard"><text:span text:style-name="T1">⸻</text:span></text:p>
      <text:p text:style-name="Standard"/>
      <text:p text:style-name="Standard">GRUDZIEŃ</text:p>
      <text:p text:style-name="Standard"/>
      <text:p text:style-name="Standard">„Świąteczna sensoplastyka”</text:p>
      <text:p text:style-name="Standard"/>
      <text:p text:style-name="Standard">Działania:</text:p>
      <text:p text:style-name="Standard"/>
      <text:p text:style-name="Standard">* pachnące masy plastyczne,</text:p>
      <text:p text:style-name="Standard">* ozdoby z masy solnej,</text:p>
      <text:p text:style-name="Standard">* malowanie przyprawami,</text:p>
      <text:p text:style-name="Standard">* świąteczne eksperymenty.</text:p>
      <text:p text:style-name="Standard"/>
      <text:p text:style-name="Standard"><text:soft-page-break/>Praca:</text:p>
      <text:p text:style-name="Standard">„Choinka sensoryczna”</text:p>
      <text:p text:style-name="Standard"/>
      <text:p text:style-name="Standard"><text:span text:style-name="T1">⸻</text:span></text:p>
      <text:p text:style-name="Standard"/>
      <text:p text:style-name="Standard">STYCZEŃ</text:p>
      <text:p text:style-name="Standard"/>
      <text:p text:style-name="Standard">„Zimowe eksperymenty”</text:p>
      <text:p text:style-name="Standard"/>
      <text:p text:style-name="Standard">Działania:</text:p>
      <text:p text:style-name="Standard"/>
      <text:p text:style-name="Standard">* sztuczny śnieg,</text:p>
      <text:p text:style-name="Standard">* lodowe obrazy,</text:p>
      <text:p text:style-name="Standard">* kolorowy lód,</text:p>
      <text:p text:style-name="Standard">* malowanie na folii.</text:p>
      <text:p text:style-name="Standard"/>
      <text:p text:style-name="Standard">Praca:</text:p>
      <text:p text:style-name="Standard">„Kraina lodu”</text:p>
      <text:p text:style-name="Standard"/>
      <text:p text:style-name="Standard"><text:span text:style-name="T1">⸻</text:span></text:p>
      <text:p text:style-name="Standard"/>
      <text:p text:style-name="Standard">LUTY</text:p>
      <text:p text:style-name="Standard"/>
      <text:p text:style-name="Standard">„Sensoryczny karnawał”</text:p>
      <text:p text:style-name="Standard"/>
      <text:p text:style-name="Standard">Działania:</text:p>
      <text:p text:style-name="Standard"/>
      <text:p text:style-name="Standard">* konfetti sensoryczne,</text:p>
      <text:p text:style-name="Standard">* slime,</text:p>
      <text:p text:style-name="Standard">* kolorowe pianki,</text:p>
      <text:p text:style-name="Standard">* malowanie światłem.</text:p>
      <text:p text:style-name="Standard"/>
      <text:p text:style-name="Standard">Praca:</text:p>
      <text:p text:style-name="Standard">„Maska karnawałowa”</text:p>
      <text:p text:style-name="Standard"/>
      <text:p text:style-name="Standard"><text:span text:style-name="T1">⸻</text:span></text:p>
      <text:p text:style-name="Standard"/>
      <text:p text:style-name="Standard">MARZEC</text:p>
      <text:p text:style-name="Standard"/>
      <text:p text:style-name="Standard">„Wiosna budzi zmysły”</text:p>
      <text:p text:style-name="Standard"/>
      <text:p text:style-name="Standard">Działania:</text:p>
      <text:p text:style-name="Standard"/>
      <text:p text:style-name="Standard">* sadzenie roślin,</text:p>
      <text:p text:style-name="Standard">* pachnące obrazy,</text:p>
      <text:p text:style-name="Standard">* zielone laboratorium,</text:p>
      <text:p text:style-name="Standard">* obrazy z kwiatów.</text:p>
      <text:p text:style-name="Standard"/>
      <text:p text:style-name="Standard"><text:soft-page-break/>Praca:</text:p>
      <text:p text:style-name="Standard">„Wiosenny ogród”</text:p>
      <text:p text:style-name="Standard"/>
      <text:p text:style-name="Standard"><text:span text:style-name="T1">⸻</text:span></text:p>
      <text:p text:style-name="Standard"/>
      <text:p text:style-name="Standard">KWIECIEŃ</text:p>
      <text:p text:style-name="Standard"/>
      <text:p text:style-name="Standard">„Eko-sztuka”</text:p>
      <text:p text:style-name="Standard"/>
      <text:p text:style-name="Standard">Działania:</text:p>
      <text:p text:style-name="Standard"/>
      <text:p text:style-name="Standard">* recykling artystyczny,</text:p>
      <text:p text:style-name="Standard">* obrazy z korków,</text:p>
      <text:p text:style-name="Standard">* roboty z pudełek,</text:p>
      <text:p text:style-name="Standard">* wystawa ekologiczna.</text:p>
      <text:p text:style-name="Standard"/>
      <text:p text:style-name="Standard">Praca:</text:p>
      <text:p text:style-name="Standard">„Drugie życie odpadów”</text:p>
      <text:p text:style-name="Standard"/>
      <text:p text:style-name="Standard"><text:span text:style-name="T1">⸻</text:span></text:p>
      <text:p text:style-name="Standard"/>
      <text:p text:style-name="Standard">MAJ</text:p>
      <text:p text:style-name="Standard"/>
      <text:p text:style-name="Standard">„Kolorowy świat sztuki”</text:p>
      <text:p text:style-name="Standard"/>
      <text:p text:style-name="Standard">Działania:</text:p>
      <text:p text:style-name="Standard"/>
      <text:p text:style-name="Standard">* poznajemy wielkich malarzy,</text:p>
      <text:p text:style-name="Standard">* malowanie na płótnie,</text:p>
      <text:p text:style-name="Standard">* sztuka abstrakcyjna,</text:p>
      <text:p text:style-name="Standard">* galeria przedszkolna.</text:p>
      <text:p text:style-name="Standard"/>
      <text:p text:style-name="Standard">Praca:</text:p>
      <text:p text:style-name="Standard">„Mój obraz”</text:p>
      <text:p text:style-name="Standard"/>
      <text:p text:style-name="Standard"><text:span text:style-name="T1">⸻</text:span></text:p>
      <text:p text:style-name="Standard"/>
      <text:p text:style-name="Standard">CZERWIEC</text:p>
      <text:p text:style-name="Standard"/>
      <text:p text:style-name="Standard">„Festiwal Zmysłów”</text:p>
      <text:p text:style-name="Standard"/>
      <text:p text:style-name="Standard">Działania:</text:p>
      <text:p text:style-name="Standard"/>
      <text:p text:style-name="Standard">* stacje sensoryczne,</text:p>
      <text:p text:style-name="Standard">* wystawa prac,</text:p>
      <text:p text:style-name="Standard">* piknik rodzinny,</text:p>
      <text:p text:style-name="Standard">* wręczenie certyfikatów.</text:p>
      <text:p text:style-name="Standard"/>
      <text:p text:style-name="Standard"><text:soft-page-break/>Praca:</text:p>
      <text:p text:style-name="Standard">„Moje najpiękniejsze wspomnienie”</text:p>
      <text:p text:style-name="Standard"/>
      <text:p text:style-name="Standard"><text:span text:style-name="T1">⸻</text:span></text:p>
      <text:p text:style-name="Standard"/>
      <text:p text:style-name="Standard">VII. PRZEWIDYWANE EFEKTY</text:p>
      <text:p text:style-name="Standard"/>
      <text:p text:style-name="Standard">Dziecko:</text:p>
      <text:p text:style-name="Standard"/>
      <text:p text:style-name="Standard">* rozwija kreatywność,</text:p>
      <text:p text:style-name="Standard">* wzmacnia motorykę małą,</text:p>
      <text:p text:style-name="Standard">* poprawia koncentrację,</text:p>
      <text:p text:style-name="Standard">* rozwija kompetencje społeczne,</text:p>
      <text:p text:style-name="Standard">* wzbogaca doświadczenia sensoryczne.</text:p>
      <text:p text:style-name="Standard"/>
      <text:p text:style-name="Standard"><text:span text:style-name="T1">⸻</text:span></text:p>
      <text:p text:style-name="Standard"/>
      <text:p text:style-name="Standard"/>
      <text:p text:style-name="Standard"><text:span text:style-name="T1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" svg:font-family="Arial" style:font-family-generic="roman" style:font-pitch="variable"/>
    <style:font-face style:name="Cardo" svg:font-family="Cardo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rdo1" svg:font-family="Cardo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zh" style:country-asian="CN" style:font-size-complex="11pt" style:language-complex="hi" style:country-complex="IN"/>
    </style:default-style>
    <style:default-style style:family="paragraph">
      <style:paragraph-properties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Arial" fo:font-size="11pt" fo:language="pl" fo:country="PL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706cm" fo:margin-bottom="0.212cm" fo:line-height="100%" fo:keep-together="always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635cm" fo:margin-bottom="0.212cm" fo:line-height="100%" fo:keep-together="always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564cm" fo:margin-bottom="0.141cm" fo:line-height="100%" fo:keep-together="always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494cm" fo:margin-bottom="0.141cm" fo:line-height="100%" fo:keep-together="always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423cm" fo:margin-bottom="0.141cm" fo:line-height="100%" fo:keep-together="always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423cm" fo:margin-bottom="0.141cm" fo:line-height="100%" fo:keep-together="always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ubtitle" style:default-outline-level="" style:list-style-name="" style:class="chapter">
      <style:paragraph-properties fo:margin-top="0cm" fo:margin-bottom="0.106cm" fo:line-height="100%" fo:text-align="start" style:justify-single-word="false" fo:keep-together="always" fo:keep-with-next="always"/>
      <style:text-properties fo:font-size="26pt" fo:font-weight="bold" style:font-size-asian="26pt" style:font-weight-asian="bold" style:font-size-complex="26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margin-top="0cm" fo:margin-bottom="0.564cm" fo:line-height="100%" fo:text-align="start" style:justify-single-word="false" fo:keep-together="always" fo:keep-with-next="always"/>
      <style:text-properties fo:color="#666666" style:font-name="Arial" fo:font-size="15pt" fo:font-style="normal" style:font-name-asian="Arial2" style:font-size-asian="15pt" style:font-style-asian="normal" style:font-name-complex="Arial2" style:font-size-complex="15pt" style:font-style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document-statistic meta:table-count="0" meta:image-count="0" meta:object-count="0" meta:page-count="6" meta:paragraph-count="160" meta:word-count="499" meta:character-count="3460"/>
    <dc:date>2026-09-13T20:13:30.51</dc:date>
    <dc:creator>marzena wasilewska</dc:creator>
    <meta:generator>OpenOffice/4.1.7$Win32 OpenOffice.org_project/417m1$Build-9800</meta:generator>
  </office:meta>
</office:document-meta>
</file>